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/>
    </style:style>
    <style:style style:name="T20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0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66/15/2026</text:p>
          </table:table-cell>
        </table:table-row>
      </table:table>
      <text:p text:style-name="P3"/>
      <text:p text:style-name="Standard">Датум: 16<text:span text:style-name="T17">.07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</text:span><text:span text:style-name="T18">Материјал потребан за фарбање трансформатора</text:span></text:p>
      <text:p text:style-name="P17"><text:span text:style-name="T11">3.1. Процењена вредност набавке:</text:span> <text:span text:style-name="T17">3</text:span><text:span text:style-name="T17">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/>
      <text:p text:style-name="P20"><text:soft-page-break/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7">24.07.2025</text:span><text:span text:style-name="T17">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2335218978376771455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12"/><text:span text:style-name="T17">За сва техничка питања и остале карактеристике контакт особа </text:span></text:p>
      <text:p text:style-name="P8"><text:s text:c="11"/><text:span text:style-name="T19">Здравковић Срђан <text:s/>069-1153807</text:span></text:p>
      <text:p text:style-name="P8"><text:s text:c="12"/>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16T13:23:56.27</dc:date>
    <meta:editing-duration>PT6H53M</meta:editing-duration>
    <meta:editing-cycles>52</meta:editing-cycles>
    <meta:generator>OpenOffice/4.1.15$Win32 OpenOffice.org_project/4115m2$Build-9813</meta:generator>
    <meta:print-date>2026-07-16T13:22:26.85</meta:print-date>
    <meta:document-statistic meta:table-count="1" meta:image-count="2" meta:object-count="0" meta:page-count="2" meta:paragraph-count="49" meta:word-count="367" meta:character-count="2801"/>
  </office:meta>
</office:document-meta>
</file>